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Symbol" svg:font-family="Symbol" style:font-family-generic="roman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Arial Greek" svg:font-family="'Arial Greek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Πίνακας1" style:family="table">
      <style:table-properties style:width="14.979cm" fo:margin-left="-0.191cm" table:align="left" style:writing-mode="lr-tb"/>
    </style:style>
    <style:style style:name="Πίνακας1.A" style:family="table-column">
      <style:table-column-properties style:column-width="5.648cm"/>
    </style:style>
    <style:style style:name="Πίνακας1.B" style:family="table-column">
      <style:table-column-properties style:column-width="9.331cm"/>
    </style:style>
    <style:style style:name="Πίνακας1.1" style:family="table-row">
      <style:table-row-properties fo:keep-together="auto"/>
    </style:style>
    <style:style style:name="Πίνακας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Πίνακας2" style:family="table">
      <style:table-properties style:width="22.502cm" fo:margin-left="-0.189cm" table:align="left" style:writing-mode="lr-tb"/>
    </style:style>
    <style:style style:name="Πίνακας2.A" style:family="table-column">
      <style:table-column-properties style:column-width="5.652cm"/>
    </style:style>
    <style:style style:name="Πίνακας2.B" style:family="table-column">
      <style:table-column-properties style:column-width="9.331cm"/>
    </style:style>
    <style:style style:name="Πίνακας2.C" style:family="table-column">
      <style:table-column-properties style:column-width="7.519cm"/>
    </style:style>
    <style:style style:name="Πίνακας2.1" style:family="table-row">
      <style:table-row-properties fo:keep-together="auto"/>
    </style:style>
    <style:style style:name="Πίνακας2.A1" style:family="table-cell">
      <style:table-cell-properties style:vertical-align="top" fo:padding-left="0.189cm" fo:padding-right="0.189cm" fo:padding-top="0cm" fo:padding-bottom="0cm" fo:border="none" style:writing-mode="lr-tb"/>
    </style:style>
    <style:style style:name="Πίνακας3" style:family="table">
      <style:table-properties style:width="22.502cm" fo:margin-left="-0.189cm" table:align="left" style:writing-mode="lr-tb"/>
    </style:style>
    <style:style style:name="Πίνακας3.A" style:family="table-column">
      <style:table-column-properties style:column-width="5.652cm"/>
    </style:style>
    <style:style style:name="Πίνακας3.B" style:family="table-column">
      <style:table-column-properties style:column-width="9.331cm"/>
    </style:style>
    <style:style style:name="Πίνακας3.C" style:family="table-column">
      <style:table-column-properties style:column-width="7.519cm"/>
    </style:style>
    <style:style style:name="Πίνακας3.1" style:family="table-row">
      <style:table-row-properties fo:keep-together="auto"/>
    </style:style>
    <style:style style:name="Πίνακας3.A1" style:family="table-cell">
      <style:table-cell-properties style:vertical-align="top" fo:padding-left="0.189cm" fo:padding-right="0.189cm" fo:padding-top="0cm" fo:padding-bottom="0cm" fo:border="none" style:writing-mode="lr-tb"/>
    </style:style>
    <style:style style:name="Πίνακας4" style:family="table">
      <style:table-properties style:width="14.838cm" fo:margin-left="-0.191cm" table:align="left" style:writing-mode="lr-tb"/>
    </style:style>
    <style:style style:name="Πίνακας4.A" style:family="table-column">
      <style:table-column-properties style:column-width="5.577cm"/>
    </style:style>
    <style:style style:name="Πίνακας4.B" style:family="table-column">
      <style:table-column-properties style:column-width="9.26cm"/>
    </style:style>
    <style:style style:name="Πίνακας4.1" style:family="table-row">
      <style:table-row-properties fo:keep-together="auto"/>
    </style:style>
    <style:style style:name="Πίνακας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style:snap-to-layout-gri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style:font-name="Arial" fo:language="en" fo:country="US" style:font-name-asian="Arial" style:font-name-complex="Arial"/>
    </style:style>
    <style:style style:name="P7" style:family="paragraph" style:parent-style-name="Standard" style:list-style-name="L1">
      <style:paragraph-properties fo:margin-left="0cm" fo:margin-right="0cm" fo:text-indent="0cm" style:auto-text-indent="false"/>
    </style:style>
    <style:style style:name="P8" style:family="paragraph" style:parent-style-name="Standard" style:list-style-name="L2">
      <style:paragraph-properties fo:margin-left="0cm" fo:margin-right="0cm" fo:text-indent="0cm" style:auto-text-indent="false"/>
    </style:style>
    <style:style style:name="P9" style:family="paragraph" style:parent-style-name="Standard" style:list-style-name="L3">
      <style:paragraph-properties fo:margin-left="0cm" fo:margin-right="0cm" fo:text-indent="0cm" style:auto-text-indent="false"/>
      <style:text-properties style:font-name="Arial" fo:language="en" fo:country="US" style:font-name-asian="Arial" style:font-name-complex="Arial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fo:font-weight="bold" style:font-weight-asian="bold" style:font-weight-complex="bold"/>
    </style:style>
    <style:style style:name="T1" style:family="text">
      <style:text-properties style:font-name="Arial" fo:language="en" fo:country="US" style:font-name-asian="Arial" style:font-name-complex="Arial"/>
    </style:style>
    <style:style style:name="T2" style:family="text">
      <style:text-properties style:text-position="super 58%"/>
    </style:style>
    <text:list-style style:name="L1">
      <text:list-level-style-bullet text:level="1" style:num-prefix="·" text:bullet-char="·">
        <style:list-level-properties text:min-label-width="0.499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style:num-prefix="·" text:bullet-char="·">
        <style:list-level-properties text:min-label-width="0.499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style:num-prefix="·" text:bullet-char="·">
        <style:list-level-properties text:min-label-width="0.499cm"/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ΒΙΟΓΡΑΦΙΚΟ <text:s/>ΣΗΜΕΙΩΜΑ</text:p>
      <text:p text:style-name="P1"/>
      <text:p text:style-name="P3">Α. <text:s/>ΠΡΟΣΩΠΙΚΑ <text:s/>ΣΤΟΙΧΕΙΑ</text:p>
      <text:p text:style-name="Standard"/>
      <text:p text:style-name="Standard">ΟΝΟΜΑΤΕΠΩΝΥΜΟ<text:tab/><text:tab/><text:tab/>Σφήκα <text:s text:c="2"/>Καλλιόπη</text:p>
      <text:p text:style-name="Standard">ΟΝΟΜΑ ΠΑΤΕΡΑ<text:tab/><text:tab/><text:tab/><text:tab/>Διονύσιος</text:p>
      <text:p text:style-name="Standard">ΟΝΟΜΑ ΜΗΤΕΡΑΣ<text:tab/><text:tab/><text:tab/><text:tab/>Σοφία</text:p>
      <text:p text:style-name="Standard">ΗΜΕΡ/ΝΙΑ ΓΕΝΝΗΣΗΣ<text:tab/><text:tab/><text:tab/>14 <text:s text:c="2"/>Μαρτίου <text:s/>1970</text:p>
      <text:p text:style-name="Standard">ΔΙΕΥΘΥΝΣΗ ΚΑΤΟΙΚΙΑΣ<text:tab/><text:tab/><text:tab/>Θ. Βασιλειάδη 20, <text:s/>54352 <text:s/>Θεσ/νίκη</text:p>
      <text:p text:style-name="Standard">ΤΗΛΕΦΩΝΟ<text:tab/><text:tab/><text:tab/><text:tab/><text:tab/>(031) 913 084</text:p>
      <text:p text:style-name="Standard">ΕΘΝΙΚΟΤΗΤΑ<text:tab/><text:tab/><text:tab/><text:tab/>Ελληνική</text:p>
      <text:p text:style-name="Standard">ΟΙΚΟΓΕΝΕΙΑΚΗ ΚΑΤΑΣΤΑΣΗ<text:tab/><text:tab/>Άγαμη</text:p>
      <text:p text:style-name="Standard"/>
      <text:p text:style-name="Standard"/>
      <text:p text:style-name="P1"/>
      <text:p text:style-name="P3">Β. ΣΠΟΥΔΕΣ</text:p>
      <text:p text:style-name="Standard"/>
      <table:table table:name="Πίνακας1" table:style-name="Πίνακας1">
        <table:table-column table:style-name="Πίνακας1.A"/>
        <table:table-column table:style-name="Πίνακας1.B"/>
        <table:table-row table:style-name="Πίνακας1.1">
          <table:table-cell table:style-name="Πίνακας1.A1" office:value-type="string">
            <text:p text:style-name="Standard">Απρίλιος 1985 <text:s/>Θεσ/νίκη</text:p>
            <text:p text:style-name="Standard"/>
            <text:p text:style-name="Standard">Μάρτιος <text:s/>1986 <text:s/>Θεσ/νίκη</text:p>
            <text:p text:style-name="Standard"/>
            <text:p text:style-name="Standard">Ιούνιος <text:s text:c="2"/>1987 <text:s text:c="2"/>Θεσ/νίκη</text:p>
            <text:p text:style-name="Standard"/>
            <text:p text:style-name="Standard">Ιούνιος <text:s text:c="2"/>1992 <text:s text:c="3"/>Αθήνα</text:p>
            <text:p text:style-name="Standard"/>
          </table:table-cell>
          <table:table-cell table:style-name="Πίνακας1.A1" office:value-type="string">
            <text:p text:style-name="P6">Pre <text:s/>Elementary <text:s/>Certificate / R.A.D.</text:p>
            <text:p text:style-name="P5"/>
            <text:p text:style-name="P6">Elementary <text:s/>Certificate / R.A.D.</text:p>
            <text:p text:style-name="P5"/>
            <text:p text:style-name="P5">Αποφοίτηση από το Β΄ Λύκειο Τούμπας </text:p>
            <text:p text:style-name="P5"/>
            <text:p text:style-name="Standard">Αποφοίτηση από την Κρατική Σχολή Ορχηστικής <text:s/>Τέχνης <text:s/>της <text:s/>Ελλάδος</text:p>
            <text:p text:style-name="P5"/>
          </table:table-cell>
        </table:table-row>
      </table:table>
      <text:p text:style-name="P3"/>
      <text:p text:style-name="P3"/>
      <text:p text:style-name="P3">Γ. ΣΕΜΙΝΑΡΙΑ</text:p>
      <text:p text:style-name="P3"/>
      <table:table table:name="Πίνακας2" table:style-name="Πίνακας2">
        <table:table-column table:style-name="Πίνακας2.A"/>
        <table:table-column table:style-name="Πίνακας2.B"/>
        <table:table-column table:style-name="Πίνακας2.C"/>
        <table:table-row table:style-name="Πίνακας2.1">
          <table:table-cell table:style-name="Πίνακας2.A1" office:value-type="string">
            <text:p text:style-name="Standard">Ιούνιος <text:s/>1988</text:p>
            <text:p text:style-name="Standard"/>
            <text:p text:style-name="Standard">Νοέμβριος <text:s/>1988</text:p>
            <text:p text:style-name="Standard"/>
            <text:p text:style-name="Standard"/>
            <text:p text:style-name="Standard">Απρίλιος <text:s/>1989</text:p>
            <text:p text:style-name="Standard"/>
            <text:p text:style-name="Standard">Ιούνιος <text:s/>1989</text:p>
            <text:p text:style-name="Standard"/>
            <text:p text:style-name="Standard"/>
            <text:p text:style-name="Standard">Απρίλιος &amp; Νοέμβριος 1991</text:p>
            <text:p text:style-name="Standard"><text:s text:c="2"/></text:p>
            <text:p text:style-name="Standard">Αύγουστος <text:s/>1991</text:p>
            <text:p text:style-name="Standard"/>
            <text:p text:style-name="Standard"/>
            <text:p text:style-name="Standard">Ιανουάριος <text:s/>1992</text:p>
            <text:p text:style-name="Standard"/>
            <text:p text:style-name="Standard">Μάρτιος <text:s/>1992</text:p>
            <text:p text:style-name="Standard"/>
            <text:p text:style-name="Standard"/>
            <text:p text:style-name="Standard"><text:soft-page-break/>Μάϊος <text:s/>1992</text:p>
            <text:p text:style-name="Standard"/>
            <text:p text:style-name="Standard">Αύγουστος <text:s/>1992</text:p>
            <text:p text:style-name="Standard"/>
            <text:p text:style-name="Standard">Ιούλιος - Αύγουστος <text:s/>1996</text:p>
            <text:p text:style-name="Standard"/>
            <text:p text:style-name="Standard">Ιούλιος - Αύγουστος <text:s/>1997</text:p>
            <text:p text:style-name="Standard"/>
          </table:table-cell>
          <table:table-cell table:style-name="Πίνακας2.A1" office:value-type="string">
            <text:p text:style-name="P5"><text:span text:style-name="T1">Ramon Olier <text:s/></text:span><text:s/>(Ισπανία) <text:s/>Τεχνική <text:s/><text:span text:style-name="T1">Jose </text:span><text:s/><text:span text:style-name="T1">Limon</text:span></text:p>
            <text:p text:style-name="P5"/>
            <text:p text:style-name="P5"><text:span text:style-name="T1">Phillip Kilner </text:span><text:s/>(Γερμανία) Χοροθέατρο <text:span text:style-name="T1">Pina Bausch</text:span></text:p>
            <text:p text:style-name="P5"/>
            <text:p text:style-name="P5"><text:span text:style-name="T1">Barbara Gregory</text:span> <text:s/>(Αγγλία) Κλασσικό Μπαλλέτο</text:p>
            <text:p text:style-name="P5"/>
            <text:p text:style-name="P5"><text:span text:style-name="T1">Zina Kowhutova <text:s/>(</text:span>Ρωσσία) <text:s/>Κλασσικό Μπαλλέτο</text:p>
            <text:p text:style-name="P5"/>
            <text:p text:style-name="P5"><text:span text:style-name="T1">Rosemary</text:span> <text:s/><text:span text:style-name="T1">Brand</text:span> <text:s text:c="2"/>(Αγγλία) <text:s text:c="2"/><text:span text:style-name="T1">Labanotation</text:span></text:p>
            <text:p text:style-name="P6"/>
            <text:p text:style-name="P5"><text:span text:style-name="T1">Jean Sasportes <text:s/></text:span>(Γερμανία) Χοροθέατρο <text:span text:style-name="T1">Pina Bausch</text:span></text:p>
            <text:p text:style-name="P6"/>
            <text:p text:style-name="P6">Jerome Andrews</text:p>
            <text:p text:style-name="P6"/>
            <text:p text:style-name="P5"><text:span text:style-name="T1">Claude </text:span><text:s/><text:span text:style-name="T1">Brumachon</text:span> <text:s/><text:span text:style-name="T1">(</text:span>Γαλλία) <text:s/>Χορογράφος</text:p>
            <text:p text:style-name="P5"/>
            <text:p text:style-name="P6"/>
            <text:p text:style-name="P5"><text:soft-page-break/><text:span text:style-name="T1">Jimmy </text:span><text:s/><text:span text:style-name="T1">De </text:span><text:s/><text:span text:style-name="T1">Silva </text:span><text:s/>(Ινδία) <text:s/>Τεχνική <text:s/><text:span text:style-name="T1">M. Graham</text:span></text:p>
            <text:p text:style-name="P6"/>
            <text:p text:style-name="P5"><text:span text:style-name="T1">Peter Goss </text:span>Τεχνική<text:span text:style-name="T1"> </text:span><text:s/><text:span text:style-name="T1">Goss</text:span></text:p>
            <text:p text:style-name="P6"/>
            <text:p text:style-name="P5"><text:span text:style-name="T1">Irene Hultman </text:span><text:s/>(Αμερική) <text:s/>Τεχνική<text:span text:style-name="T1"> </text:span><text:s/><text:span text:style-name="T1">Release</text:span></text:p>
            <text:p text:style-name="P6"/>
            <text:p text:style-name="P5"><text:span text:style-name="T1">Shelley Senter </text:span><text:s/>(Αμερική) <text:s/>Τεχνική<text:span text:style-name="T1"> </text:span><text:s/><text:span text:style-name="T1">Alexander</text:span></text:p>
          </table:table-cell>
          <table:table-cell table:style-name="Πίνακας2.A1" office:value-type="string">
            <text:p text:style-name="P4"/>
          </table:table-cell>
        </table:table-row>
      </table:table>
      <text:p text:style-name="Standard"/>
      <text:p text:style-name="P1"/>
      <text:p text:style-name="P1"/>
      <text:p text:style-name="P3">Δ. ΕΜΠΕΙΡΙΑ</text:p>
      <text:p text:style-name="P2"/>
      <table:table table:name="Πίνακας3" table:style-name="Πίνακας3">
        <table:table-column table:style-name="Πίνακας3.A"/>
        <table:table-column table:style-name="Πίνακας3.B"/>
        <table:table-column table:style-name="Πίνακας3.C"/>
        <table:table-row table:style-name="Πίνακας3.1">
          <table:table-cell table:style-name="Πίνακας3.A1" office:value-type="string">
            <text:p text:style-name="Standard">1987-1989</text:p>
            <text:p text:style-name="Standard"/>
            <text:p text:style-name="Standard"/>
            <text:p text:style-name="Standard">1989</text:p>
            <text:p text:style-name="Standard"/>
            <text:p text:style-name="Standard"/>
            <text:p text:style-name="Standard"/>
            <text:p text:style-name="Standard"/>
            <text:p text:style-name="Standard">Ιούνιος <text:s/>1992</text:p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>Σεπτέμ. 1993-Ιούνιος 1995</text:p>
            <text:p text:style-name="Standard"/>
            <text:p text:style-name="Standard"/>
            <text:p text:style-name="Standard"/>
            <text:p text:style-name="Standard">Σχολικά έτη <text:span text:style-name="T1">: </text:span>1992-1993, 1993-1994, 1994-1995</text:p>
            <text:p text:style-name="Standard"/>
            <text:p text:style-name="Standard"/>
            <text:p text:style-name="Standard">Σχολικά έτη <text:span text:style-name="T1">: </text:span>1995-1996 και <text:s/>1996-1997</text:p>
            <text:p text:style-name="Standard"/>
            <text:p text:style-name="Standard"/>
            <text:p text:style-name="Standard">Δεκέμβριος <text:s/>1995</text:p>
            <text:p text:style-name="Standard"/>
            <text:p text:style-name="Standard"/>
            <text:p text:style-name="Standard"/>
            <text:p text:style-name="Standard"/>
            <text:p text:style-name="Standard">Φεβρουάριος <text:s/>1997</text:p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><text:soft-page-break/></text:p>
            <text:p text:style-name="Standard"/>
            <text:p text:style-name="Standard">31 Μαίου - 1 Ιουνίου 1997</text:p>
            <text:p text:style-name="Standard"/>
            <text:p text:style-name="Standard"/>
            <text:p text:style-name="Standard"/>
            <text:p text:style-name="Standard"/>
            <text:p text:style-name="Standard">29 Οκτωβ. - 5 Νοεμβ. 1997</text:p>
          </table:table-cell>
          <table:table-cell table:style-name="Πίνακας3.A1" office:value-type="string">
            <text:p text:style-name="P5">Συνεργασία ως χορεύτριας και βοηθός χορογράφου στο «Χοροκύτταρο» Θεσσαλονίκης.</text:p>
            <text:p text:style-name="P5"/>
            <text:p text:style-name="P5">Διδασκαλία μαθημάτων κλασσικού μπαλέτου στη σχολή χορού της Αμαλίας Ζιώγου Στρινοπούλου.</text:p>
            <text:p text:style-name="P5"/>
            <text:p text:style-name="P5">Ίδρυση της ομάδας σύγχρονου χορού «<text:span text:style-name="T1">Sine qua non»</text:span> και παρουσίαση χορογραφικής δουλειάς με αυτήν, στο Δημοτικό Θέατρο Αθηνών και στο Διεθνές Φεστιβάλ Χορού της Θεσσαλονίκης.</text:p>
            <text:p text:style-name="P5"/>
            <text:p text:style-name="P5">Συνεργασία με τα εκπαιδευτήρια «Θετική Αγωγή» Αποστολοπούλου, ως καθηγήτρια μουσικοκινητικής αγωγής.</text:p>
            <text:p text:style-name="P5"/>
            <text:p text:style-name="P5">Διδασκαλία μαθημάτων σύγχρονου χορού στην ερασιτεχνική <text:s/>σχολή χορού της Βάγιας Παιδιωτάκη.</text:p>
            <text:p text:style-name="P5"/>
            <text:p text:style-name="P5">Συνεργασία με το Κέντρο Ορχηστικής <text:s/>Τέχνης του Δήμου Θεσσαλονίκης, ως καθηγήτρια σύγχρονου χορού και χορογράφος.</text:p>
            <text:p text:style-name="P5"/>
            <text:p text:style-name="P5">Παρουσίαση της χορογραφίας «Οπερέτες του ‘30», με την υποστήριξη της Ανώτερης Επαγγελματικής Σχολής Χορού του Δήμου Θεσ/νίκης <text:s/>στο «Θεατράκι».</text:p>
            <text:p text:style-name="P5"/>
            <text:p text:style-name="P5">Συμμετοχή στις παραστάσεις του Κρατικού Ωδείου Θεσσαλονίκης, στο μουσικό έργο του Αναστάση Βασιλειάδη <text:span text:style-name="T1">: </text:span>«Από το σκοτάδι στο φως».</text:p>
            <text:p text:style-name="P5"/>
            <text:p text:style-name="P5"/>
            <text:p text:style-name="P5"><text:soft-page-break/></text:p>
            <text:p text:style-name="P5"/>
            <text:p text:style-name="P5">Παρουσίαση της χορογραφίας «<text:span text:style-name="T1">Voyageur Immobile», </text:span>με τη συμμετοχή της Ανώτερης Επαγγελματικής Σχολής Χορού του Δήμου Θεσσαλονίκης.</text:p>
            <text:p text:style-name="P5"/>
            <text:p text:style-name="P5">Συμμετοχή στις παραστάσεις που πραγματοποιήθηκαν στο «Εργοστάσιο», για τον εορτασμό των 25 χρόνων του <text:span text:style-name="T1">Contact Improvisation</text:span>, στην Αθήνα, με την ομάδα σύγχρονου <text:s/>χορού «Λάθος Κίνηση». </text:p>
            <text:p text:style-name="P5"/>
          </table:table-cell>
          <table:table-cell table:style-name="Πίνακας3.A1" office:value-type="string">
            <text:p text:style-name="P4"/>
          </table:table-cell>
        </table:table-row>
      </table:table>
      <text:p text:style-name="P1"/>
      <text:p text:style-name="P1"/>
      <text:p text:style-name="P1"/>
      <text:p text:style-name="P3">E. ΑΛΛΕΣ ΔΡΑΣΤΗΡΙΟΤΗΤΕΣ</text:p>
      <text:p text:style-name="P1"/>
      <table:table table:name="Πίνακας4" table:style-name="Πίνακας4">
        <table:table-column table:style-name="Πίνακας4.A"/>
        <table:table-column table:style-name="Πίνακας4.B"/>
        <table:table-row table:style-name="Πίνακας4.1">
          <table:table-cell table:style-name="Πίνακας4.A1" office:value-type="string">
            <text:p text:style-name="P5">Ιούλιος-Αύγουστος 1996</text:p>
            <text:p text:style-name="P5"/>
            <text:p text:style-name="P5"/>
            <text:p text:style-name="P5"/>
            <text:p text:style-name="P5"/>
            <text:p text:style-name="P5">Ιούνιος - Ιούλιος 1997</text:p>
            <text:p text:style-name="P5"/>
            <text:p text:style-name="P5"/>
            <text:p text:style-name="P5">Ιούλιος-Αύγουστος 1997</text:p>
          </table:table-cell>
          <table:table-cell table:style-name="Πίνακας4.A1" office:value-type="string">
            <text:p text:style-name="P5">Παρακολούθηση του 2<text:span text:style-name="T2">ου</text:span> Διεθνούς Φεστιβάλ Χορού Καλαμάτας, και συμμετοχή στην προετοιμασία των παραστάσεων της ομάδας σύγχρονου <text:s/>χορού «<text:span text:style-name="T1">Sine qua non».</text:span></text:p>
            <text:p text:style-name="P6"/>
            <text:p text:style-name="P5">Παρακολούθηση του Διεθνούς Φεστιβάλ Χορού Θεσσαλονίκης.</text:p>
            <text:p text:style-name="P5"/>
            <text:p text:style-name="P5">Παρακολούθηση του 3<text:span text:style-name="T2">ου</text:span> Διεθνούς Φεστιβάλ Χορού Καλαμάτας, και του Σεμιναρίου.</text:p>
            <text:p text:style-name="P5"/>
          </table:table-cell>
        </table:table-row>
      </table:table>
      <text:p text:style-name="P5"/>
      <text:p text:style-name="P5"/>
      <text:p text:style-name="P5"/>
      <text:p text:style-name="P5"/>
      <text:p text:style-name="P3">ΣΤ. ΣΥΣΤΑΣΕΙΣ</text:p>
      <text:p text:style-name="P3"/>
      <text:list xml:id="list139886463709347841" text:style-name="L1">
        <text:list-item>
          <text:p text:style-name="P7">ΝΤΕΝΗ <text:s/>ΕΥΘΥΜΙΟΥ <text:s/>ΤΣΕΚΟΥΡΑ</text:p>
        </text:list-item>
      </text:list>
      <text:p text:style-name="Standard"><text:s text:c="5"/>Διευθύντρια της Κρατικής Σχολής Ορχηστικής Τέχνης της Ελλάδος</text:p>
      <text:p text:style-name="Standard"/>
      <text:list xml:id="list7203395273630407398" text:style-name="L2">
        <text:list-item>
          <text:p text:style-name="P8">ΜΑΡΙΑ <text:s/>ΚΥΝΗΓΟΥ <text:s/>ΦΛΑΜΠΟΥΡΑ</text:p>
        </text:list-item>
      </text:list>
      <text:p text:style-name="Standard"><text:s text:c="5"/>Καθηγήτρια μουσικοκινητικής αγωγής της Κρατικής Σχολής Ορχηστικής</text:p>
      <text:p text:style-name="Standard"><text:s text:c="5"/>Τέχνης της Ελλάδος</text:p>
      <text:p text:style-name="Standard"/>
      <text:list xml:id="list6315793890967122965" text:style-name="L3">
        <text:list-item>
          <text:p text:style-name="P9">RAY <text:s/>BARRA</text:p>
        </text:list-item>
      </text:list>
      <text:p text:style-name="Standard"><text:span text:style-name="T1"><text:s text:c="5"/></text:span>Καθηγητής Κλασσικού χορού της Κρατικής Σχολής Ορχηστικής Τέχνης </text:p>
      <text:p text:style-name="Standard"><text:s text:c="5"/>της Ελλάδος</text:p>
      <text:p text:style-name="Standard"/>
      <text:p text:style-name="Standard"/>
      <text:p text:style-name="P5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Symbol" svg:font-family="Symbol" style:font-family-generic="roman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Arial Greek" svg:font-family="'Arial Greek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l" fo:country="GR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l" fo:country="G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 Greek" fo:font-family="'Arial Greek'" style:font-family-generic="swiss" style:font-pitch="variable" fo:font-size="12pt" fo:language="el" fo:country="GR" style:font-name-asian="Arial Greek" style:font-family-asian="'Arial Greek'" style:font-family-generic-asian="swiss" style:font-pitch-asian="variable" style:font-size-asian="12pt" style:font-name-complex="Arial Greek" style:font-family-complex="'Arial Greek'" style:font-family-generic-complex="swiss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ÐñïåðéëåãìÝíç_20_ãñáììáôïóåéñÜ" style:display-name="ÐñïåðéëåãìÝíç ãñáììáôïóåéñÜ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542cm" fo:margin-bottom="2.542cm" fo:margin-left="3.171cm" fo:margin-right="3.17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ΒΙΟΓΡΑΦΙΚΟ  ΣΗΜΕΙΩΜΑ</dc:title>
    <meta:initial-creator>ΣΤΑΜΑΤΗΣ - ΠΗΝΕΛΟΠΗ</meta:initial-creator>
    <meta:creation-date>1997-11-13T11:39:00</meta:creation-date>
    <dc:creator>ΣΤΑΜΑΤΗΣ - ΠΗΝΕΛΟΠΗ</dc:creator>
    <dc:date>1997-11-14T14:38:00</dc:date>
    <meta:print-date>1997-11-13T13:41:00</meta:print-date>
    <meta:editing-cycles>9</meta:editing-cycles>
    <meta:editing-duration>PT2H12M</meta:editing-duration>
    <meta:document-statistic meta:table-count="4" meta:image-count="0" meta:object-count="0" meta:page-count="3" meta:paragraph-count="82" meta:word-count="450" meta:character-count="3397" meta:non-whitespace-character-count="2898"/>
    <meta:generator>LibreOffice/4.3.2.2$Windows_x86 LibreOffice_project/edfb5295ba211bd31ad47d0bad0118690f76407d</meta:generator>
  </office:meta>
</office:document-meta>
</file>